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fo:font-style="italic" style:font-style-asian="italic" style:font-style-complex="italic" fo:color="#007826" fo:font-size="22pt" style:font-size-asian="22pt" style:font-size-complex="22pt" fo:language="ru" fo:country="RU" style:language-asian="ru" style:country-asian="RU" style:language-complex="ar" style:country-complex="SA"/>
    </style:style>
    <style:style style:name="T3" style:parent-style-name="Основнойшрифтабзаца" style:family="text">
      <style:text-properties fo:font-weight="bold" style:font-weight-asian="bold" style:font-weight-complex="bold" fo:font-size="28pt" style:font-size-asian="28pt" style:font-size-complex="28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style:font-name-complex="Times New Roman" fo:font-style="italic" style:font-style-asian="italic" fo:color="#333333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style:font-name-complex="Times New Roman" fo:font-style="italic" style:font-style-asian="italic" fo:color="#333333"/>
    </style:style>
    <style:style style:name="P7" style:parent-style-name="Standard" style:family="paragraph">
      <style:paragraph-properties fo:text-align="end"/>
      <style:text-properties fo:font-weight="bold" style:font-weight-asian="bold" style:font-weight-complex="bold" fo:font-size="14pt" style:font-size-asian="14pt" style:font-size-complex="14pt"/>
    </style:style>
    <style:style style:name="P8" style:parent-style-name="Обычный" style:family="paragraph">
      <style:paragraph-properties fo:widows="2" fo:orphans="2" fo:text-align="center"/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9" style:parent-style-name="Обычный" style:family="paragraph">
      <style:paragraph-properties fo:widows="2" fo:orphans="2" fo:text-align="center"/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0" style:parent-style-name="Обычный" style:family="paragraph">
      <style:paragraph-properties fo:widows="2" fo:orphans="2" fo:margin-bottom="0.125in"/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1" style:parent-style-name="Обычный" style:family="paragraph">
      <style:paragraph-properties fo:widows="2" fo:orphans="2"/>
      <style:text-properties fo:hyphenate="true"/>
    </style:style>
    <style:style style:name="T12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3" style:parent-style-name="Обычный" style:list-style-name="LFO3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4" style:parent-style-name="Обычный" style:list-style-name="LFO3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15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6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17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8" style:parent-style-name="Обычный" style:list-style-name="LFO3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19" style:parent-style-name="Обычный" style:family="paragraph">
      <style:paragraph-properties fo:widows="2" fo:orphans="2" fo:margin-bottom="0.125in"/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20" style:parent-style-name="Обычный" style:family="paragraph">
      <style:paragraph-properties fo:widows="2" fo:orphans="2"/>
      <style:text-properties fo:hyphenate="true"/>
    </style:style>
    <style:style style:name="T21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22" style:parent-style-name="Обычный" style:list-style-name="LFO4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23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4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25" style:parent-style-name="Обычный" style:list-style-name="LFO4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26" style:parent-style-name="Обычный" style:list-style-name="LFO4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27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28" style:parent-style-name="Основнойшрифтабзаца" style:family="text">
      <style:text-properties style:font-name-asian="Times New Roman" style:font-name-complex="Times New Roman" fo:font-weight="bold" style:font-weight-asian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29" style:parent-style-name="Обычный" style:family="paragraph">
      <style:paragraph-properties fo:widows="2" fo:orphans="2" fo:margin-bottom="0.125in"/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30" style:parent-style-name="Обычный" style:family="paragraph">
      <style:paragraph-properties fo:widows="2" fo:orphans="2" fo:text-align="center" fo:margin-bottom="0.125in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31" style:parent-style-name="Обычный" style:family="paragraph">
      <style:paragraph-properties fo:widows="2" fo:orphans="2" fo:text-align="center" fo:margin-bottom="0.125in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32" style:parent-style-name="Standard" style:family="paragraph">
      <style:paragraph-properties fo:text-align="end" style:line-height-at-least="0.1979in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33" style:parent-style-name="Standard" style:family="paragraph">
      <style:paragraph-properties fo:text-align="justify"/>
    </style:style>
    <style:style style:name="T3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3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7" style:parent-style-name="Standard" style:list-style-name="LFO1" style:family="paragraph">
      <style:paragraph-properties fo:text-align="justify"/>
      <style:text-properties fo:font-size="14pt" style:font-size-asian="14pt" style:font-size-complex="14pt"/>
    </style:style>
    <style:style style:name="P38" style:parent-style-name="Standard" style:list-style-name="LFO1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39" style:parent-style-name="Standard" style:list-style-name="LFO1" style:family="paragraph">
      <style:paragraph-properties fo:text-align="justify"/>
    </style:style>
    <style:style style:name="T40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41" style:parent-style-name="Основнойшрифтабзаца" style:family="text">
      <style:text-properties style:font-name="Wingdings" style:font-name-asian="Wingdings" style:font-name-complex="Wingdings" fo:font-size="14pt" style:font-size-asian="14pt" style:font-size-complex="14pt" fo:language="ru" fo:country="RU"/>
    </style:style>
    <style:style style:name="P42" style:parent-style-name="Standard" style:list-style-name="LFO1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43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44" style:parent-style-name="Standard" style:list-style-name="LFO2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45" style:parent-style-name="Standard" style:list-style-name="LFO2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46" style:parent-style-name="Обычный" style:family="paragraph">
      <style:paragraph-properties fo:widows="2" fo:orphans="2"/>
      <style:text-properties fo:hyphenate="true"/>
    </style:style>
    <style:style style:name="T4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48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49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50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51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2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53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54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55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56" style:parent-style-name="Обычный" style:list-style-name="LFO5" style:family="paragraph">
      <style:paragraph-properties fo:widows="2" fo:orphans="2" fo:margin-left="0in">
        <style:tab-stops>
          <style:tab-stop style:type="left" style:position="0.5in"/>
        </style:tab-stops>
      </style:paragraph-properties>
      <style:text-properties fo:hyphenate="true"/>
    </style:style>
    <style:style style:name="T57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8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9" style:parent-style-name="Основнойшрифтабзаца" style:family="text">
      <style:text-properties style:font-name-asian="Times New Roman" style:font-name-complex="Times New Roman" fo:color="#333333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-0.78346in" svg:y="-0.7874in" svg:width="8.26338in" svg:height="1.15827in" style:rel-width="scale" style:rel-height="scale"><draw:image xlink:href="media/image1.jpg" xlink:type="simple" xlink:show="embed" xlink:actuate="onLoad"/><svg:title/><svg:desc/></draw:frame></text:span><text:span text:style-name="T3">ФОРТУНА-тур</text:span></text:p>
      <text:p text:style-name="P4"/>
      <text:p text:style-name="P5"><text:span text:style-name="T6">Хочется внезапно вырваться на выходных куда-нибудь, но не ясно, куда именно? Забронируйте данный тур, а мы накануне сообщим, куда именно отправимся!</text:span></text:p>
      <text:p text:style-name="P7"/>
      <text:p text:style-name="P8">Что такое фортуна-тур? </text:p>
      <text:p text:style-name="P9"/>
      <text:p text:style-name="P10">Это полноценная автобусная экскурсия на 1 день, которую вы можете приобрести существенно ниже ее реальной стоимости. Но есть нюанс: какой именно будет тур, мы сообщим только накануне выезда!</text:p>
      <text:p text:style-name="P11"><text:span text:style-name="T12">То есть:</text:span></text:p>
      <text:list text:style-name="LFO3" text:continue-numbering="true">
        <text:list-item>
          <text:p text:style-name="P13">Вы бронируете и оплачиваете данный тур</text:p>
        </text:list-item>
        <text:list-item>
          <text:p text:style-name="P14"><text:span text:style-name="T15">Накануне выезда мы присылаем вам информацию о том, куда вы едете, </text:span><text:span text:style-name="T16">уточняем время отправления, маршрут и длительность поездки, информируем о возможных доп.услугах</text:span><text:span text:style-name="T17">. И сообщаем, какие будут места в автобусе</text:span></text:p>
        </text:list-item>
        <text:list-item>
          <text:p text:style-name="P18">Вы отправляетесь в спонтанное путешествие, избавив себя от мук выбора среди десятков экскурсий</text:p>
        </text:list-item>
      </text:list>
      <text:p text:style-name="P19"> </text:p>
      <text:p text:style-name="P20"><text:span text:style-name="T21">В чем выгода: </text:span></text:p>
      <text:list text:style-name="LFO4" text:continue-numbering="true">
        <text:list-item>
          <text:p text:style-name="P22"><text:span text:style-name="T23">Вы получаете возможность отправиться на экскурсию </text:span><text:span text:style-name="T24">со скидкой до 40%</text:span></text:p>
        </text:list-item>
        <text:list-item>
          <text:p text:style-name="P25">Вы не тратите время на поиск вариантов, согласование со своими попутчиками и сравнение схожих программ. Вы просто отправляетесь в тур!</text:p>
        </text:list-item>
        <text:list-item>
          <text:p text:style-name="P26"><text:span text:style-name="T27">А чтобы проверить, насколько Вы везунчик,<text:s/></text:span><text:span text:style-name="T28">в финале нашего путешествия мы разыграем бутылочку игристого ;)</text:span></text:p>
        </text:list-item>
      </text:list>
      <text:p text:style-name="P29"/>
      <text:p text:style-name="P30">17 октября 2026</text:p>
      <text:p text:style-name="P31">1 день</text:p>
      <text:p text:style-name="P32">Стоимость на человека: 1990 руб</text:p>
      <text:p text:style-name="P33"><text:span text:style-name="T34">В стоимость тура в</text:span><text:span text:style-name="T35">ходит</text:span><text:span text:style-name="T36">:</text:span></text:p>
      <text:list text:style-name="LFO1" text:continue-numbering="true">
        <text:list-item>
          <text:p text:style-name="P37">автобусное обслуживание по программе тура</text:p>
        </text:list-item>
        <text:list-item>
          <text:p text:style-name="P38">3 экскурсии</text:p>
        </text:list-item>
        <text:list-item>
          <text:p text:style-name="P39"><text:span text:style-name="T40">розыгрыш бутылочки игристого<text:s/></text:span><text:span text:style-name="T41"></text:span></text:p>
        </text:list-item>
        <text:list-item>
          <text:p text:style-name="P42">сопровождение представителем турфирмы</text:p>
        </text:list-item>
      </text:list>
      <text:p text:style-name="P43">Дополнительно оплачивается:</text:p>
      <text:list text:style-name="LFO2" text:continue-numbering="true">
        <text:list-item>
          <text:p text:style-name="P44">входные билеты (взрослый 200 руб, пенсионеры/<text:s/>школьники 100 руб)</text:p>
        </text:list-item>
        <text:list-item>
          <text:p text:style-name="P45">обед в кафе 500 руб</text:p>
        </text:list-item>
      </text:list>
      <text:soft-page-break/>
      <text:p text:style-name="P46"><text:span text:style-name="T47">Нюансы: </text:span></text:p>
      <text:list text:style-name="LFO5" text:continue-numbering="true">
        <text:list-item>
          <text:p text:style-name="P48">В стоимость<text:s/>фортуна-тур включены все те услуги, которые включены в стандартную программу тура. На некоторых турах возможно питание, экскурсии и другие услуги за дополнительную плату. В<text:s/>фортуна-туре<text:s/>эти услуги также можно будет<text:s/>заранее;</text:p>
        </text:list-item>
        <text:list-item>
          <text:p text:style-name="P49">Информацию о том, какой тур вам выпал, мы пришлем накануне<text:s/>выезда.</text:p>
        </text:list-item>
        <text:list-item>
          <text:p text:style-name="P50"><text:span text:style-name="T51">Возврат или перенос данного тура невозможен</text:span><text:span text:style-name="T52">. Просим учесть тот факт, что вам может быть назначен тот тур, в котором вы уже были - это правила акции, значит, судьба зовет отправиться в это место снова! </text:span></text:p>
        </text:list-item>
        <text:list-item>
          <text:p text:style-name="P53">Помимо прочего, в туре может быть<text:s/>посещение<text:s/>храмов и монастырей, или он может быть природным с пешеходными прогулками, рекомендуем учесть специфику этой акции. Если у вас есть четкие пожелания к предполагаемому маршруту и есть список вещей, с которыми вы не готовы мириться принципиально, то рекомендуем все-таки выбрать заранее конкретный тур и записаться именно на него;</text:p>
        </text:list-item>
        <text:list-item>
          <text:p text:style-name="P54">Ваша скидка по сравнению с обычной стоимостью тура составит до 40%. В редких случаях вам может выпасть тур, реальная цена которого ниже стоимости<text:s/>фортуна-тура - в этом случае разницу в стоимости мы зачтем на ваш баланс в виде<text:s/>кофейного кешбэка;</text:p>
        </text:list-item>
        <text:list-item>
          <text:p text:style-name="P55">Фактическое время отправления тура мы уточним вместе с остальной информацией по туру накануне, оно может быть в диапазоне с<text:s/>5:00 до 10:00;</text:p>
        </text:list-item>
        <text:list-item>
          <text:p text:style-name="P56"><text:span text:style-name="T57">Длительность тура в</text:span><text:span text:style-name="T58"><text:s/>фортуна-</text:span><text:span text:style-name="T59">туре обозначена примерно и изменится в зависимости от того, какой тур вам выпаде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Заголовок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Symbol" fo:font-size="10pt" style:font-size-asian="10pt"/>
    </style:style>
    <style:style style:name="WW_CharLFO5LVL3" style:family="text">
      <style:text-properties style:font-name="Symbol" fo:font-size="10pt" style:font-size-asian="10pt"/>
    </style:style>
    <style:style style:name="WW_CharLFO5LVL4" style:family="text">
      <style:text-properties style:font-name="Symbol" fo:font-size="10pt" style:font-size-asian="10pt"/>
    </style:style>
    <style:style style:name="WW_CharLFO5LVL5" style:family="text">
      <style:text-properties style:font-name="Symbol" fo:font-size="10pt" style:font-size-asian="10pt"/>
    </style:style>
    <style:style style:name="WW_CharLFO5LVL6" style:family="text">
      <style:text-properties style:font-name="Symbol" fo:font-size="10pt" style:font-size-asian="10pt"/>
    </style:style>
    <style:style style:name="WW_CharLFO5LVL7" style:family="text">
      <style:text-properties style:font-name="Symbol" fo:font-size="10pt" style:font-size-asian="10pt"/>
    </style:style>
    <style:style style:name="WW_CharLFO5LVL8" style:family="text">
      <style:text-properties style:font-name="Symbol" fo:font-size="10pt" style:font-size-asian="10pt"/>
    </style:style>
    <style:style style:name="WW_CharLFO5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5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9-04T08:55:00Z</meta:creation-date>
    <dc:date>2026-09-04T10:11:00Z</dc:date>
    <meta:print-date>2020-07-15T14:20:00Z</meta:print-date>
    <meta:template xlink:href="Normal" xlink:type="simple"/>
    <meta:editing-cycles>3</meta:editing-cycles>
    <meta:editing-duration>PT4560S</meta:editing-duration>
    <meta:user-defined meta:name="Info 1"/>
    <meta:user-defined meta:name="Info 2"/>
    <meta:user-defined meta:name="Info 3"/>
    <meta:user-defined meta:name="Info 4"/>
    <meta:document-statistic meta:page-count="2" meta:paragraph-count="5" meta:word-count="410" meta:character-count="2746" meta:row-count="19" meta:non-whitespace-character-count="2341"/>
  </office:meta>
</office:document-meta>
</file>