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system" style:font-pitch="variable" svg:panose-1="2 2 6 9 4 2 5 8 3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left="-0.8659in">
        <style:tab-stops/>
      </style:paragraph-properties>
    </style:style>
    <style:style style:name="P2" style:parent-style-name="Standard" style:family="paragraph">
      <style:paragraph-properties fo:text-align="end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color="#800000" fo:font-size="28pt" style:font-size-asian="28pt" style:font-size-complex="28pt" style:text-underline-type="single" style:text-underline-style="solid" style:text-underline-width="auto" style:text-underline-mode="continuous" fo:language="ru" fo:country="RU"/>
    </style:style>
    <style:style style:name="P5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fo:font-style="italic" style:font-style-asian="italic" fo:font-size="20pt" style:font-size-asian="20pt" fo:language="ru" fo:country="RU"/>
    </style:style>
    <style:style style:name="P6" style:parent-style-name="Standard" style:family="paragraph">
      <style:paragraph-properties fo:text-align="center"/>
    </style:style>
    <style:style style:name="T7" style:parent-style-name="Основнойшрифтабзаца" style:family="text">
      <style:text-properties style:font-name="Times New Roman" style:font-name-asian="Calibri" style:font-name-complex="Calibri" fo:font-style="italic" style:font-style-asian="italic" style:font-style-complex="italic" fo:font-size="14pt" style:font-size-asian="14pt" style:font-size-complex="14pt" fo:language="ru" fo:country="RU"/>
    </style:style>
    <style:style style:name="T8" style:parent-style-name="Основнойшрифтабзаца" style:family="text">
      <style:text-properties style:font-name="Times New Roman" style:font-name-asian="Calibri" style:font-name-complex="Calibri" fo:font-style="italic" style:font-style-asian="italic" style:font-style-complex="italic" fo:font-size="14pt" style:font-size-asian="14pt" style:font-size-complex="14pt" fo:language="ru" fo:country="RU"/>
    </style:style>
    <style:style style:name="P9" style:parent-style-name="Textbody" style:family="paragraph">
      <style:paragraph-properties fo:margin-bottom="0.0395in"/>
    </style:style>
    <style:style style:name="T10" style:parent-style-name="StrongEmphasis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" style:parent-style-name="Textbody" style:family="paragraph">
      <style:paragraph-properties fo:text-align="justify" fo:margin-bottom="0.0395in"/>
    </style:style>
    <style:style style:name="T1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13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14" style:parent-style-name="Textbody" style:family="paragraph">
      <style:paragraph-properties fo:text-align="justify" fo:margin-bottom="0.0395in"/>
    </style:style>
    <style:style style:name="T15" style:parent-style-name="Основнойшрифтабзаца" style:family="text">
      <style:text-properties style:font-name="Times New Roman" fo:font-style="italic" style:font-style-asian="italic" fo:font-size="14pt" style:font-size-asian="14pt" style:font-size-complex="14pt" fo:language="ru" fo:country="RU"/>
    </style:style>
    <style:style style:name="P16" style:parent-style-name="Textbody" style:family="paragraph">
      <style:paragraph-properties fo:text-align="justify" fo:margin-bottom="0.0395in"/>
    </style:style>
    <style:style style:name="T17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18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P19" style:parent-style-name="Textbody" style:family="paragraph">
      <style:paragraph-properties fo:text-align="justify" fo:margin-bottom="0.0395in"/>
      <style:text-properties fo:language="ru" fo:country="RU"/>
    </style:style>
    <style:style style:name="P20" style:parent-style-name="Textbody" style:family="paragraph">
      <style:paragraph-properties fo:text-align="justify" fo:margin-bottom="0.0395in"/>
    </style:style>
    <style:style style:name="T21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22" style:parent-style-name="Textbody" style:family="paragraph">
      <style:paragraph-properties fo:text-align="justify" fo:margin-bottom="0.0395in"/>
    </style:style>
    <style:style style:name="T23" style:parent-style-name="StrongEmphasis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4" style:parent-style-name="Textbody" style:family="paragraph">
      <style:paragraph-properties fo:text-align="justify" fo:margin-bottom="0.0395in"/>
    </style:style>
    <style:style style:name="T25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26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P27" style:parent-style-name="Textbody" style:family="paragraph">
      <style:paragraph-properties fo:text-align="justify" fo:margin-bottom="0.0395in"/>
      <style:text-properties fo:language="ru" fo:country="RU"/>
    </style:style>
    <style:style style:name="P28" style:parent-style-name="Textbody" style:family="paragraph">
      <style:paragraph-properties fo:margin-bottom="0.0395in"/>
    </style:style>
    <style:style style:name="T29" style:parent-style-name="StrongEmphasis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30" style:parent-style-name="Textbody" style:family="paragraph">
      <style:paragraph-properties fo:text-align="justify" fo:margin-bottom="0.0395in"/>
    </style:style>
    <style:style style:name="T31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32" style:parent-style-name="Textbody" style:family="paragraph">
      <style:paragraph-properties fo:text-align="justify" fo:margin-bottom="0.0395in"/>
    </style:style>
    <style:style style:name="T33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34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35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36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37" style:parent-style-name="Textbody" style:family="paragraph">
      <style:paragraph-properties fo:text-align="justify" fo:margin-bottom="0.0395in"/>
    </style:style>
    <style:style style:name="T38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39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40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41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4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43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44" style:parent-style-name="Textbody" style:family="paragraph">
      <style:paragraph-properties fo:text-align="justify" fo:margin-bottom="0.0395in"/>
    </style:style>
    <style:style style:name="T45" style:parent-style-name="StrongEmphasis" style:family="text">
      <style:text-properties style:font-name="Times New Roman" fo:font-weight="normal" style:font-weight-asian="normal" style:font-weight-complex="normal" fo:font-size="14pt" style:font-size-asian="14pt" style:font-size-complex="14pt" fo:language="ru" fo:country="RU"/>
    </style:style>
    <style:style style:name="T46" style:parent-style-name="StrongEmphasis" style:family="text">
      <style:text-properties style:font-name="Times New Roman" fo:font-weight="normal" style:font-weight-asian="normal" style:font-weight-complex="normal" fo:font-size="14pt" style:font-size-asian="14pt" style:font-size-complex="14pt" fo:language="ru" fo:country="RU"/>
    </style:style>
    <style:style style:name="T47" style:parent-style-name="StrongEmphasis" style:family="text">
      <style:text-properties style:font-name="Times New Roman" fo:font-weight="normal" style:font-weight-asian="normal" style:font-weight-complex="normal" fo:font-size="14pt" style:font-size-asian="14pt" style:font-size-complex="14pt" fo:language="ru" fo:country="RU"/>
    </style:style>
    <style:style style:name="T48" style:parent-style-name="StrongEmphasis" style:family="text">
      <style:text-properties style:font-name="Times New Roman" fo:font-weight="normal" style:font-weight-asian="normal" style:font-weight-complex="normal" fo:font-size="14pt" style:font-size-asian="14pt" style:font-size-complex="14pt" fo:language="ru" fo:country="RU"/>
    </style:style>
    <style:style style:name="T49" style:parent-style-name="StrongEmphasis" style:family="text">
      <style:text-properties style:font-name="Times New Roman" fo:font-weight="normal" style:font-weight-asian="normal" style:font-weight-complex="normal" fo:font-size="14pt" style:font-size-asian="14pt" style:font-size-complex="14pt" fo:language="ru" fo:country="RU"/>
    </style:style>
    <style:style style:name="P50" style:parent-style-name="Textbody" style:family="paragraph">
      <style:paragraph-properties fo:text-align="justify" fo:margin-bottom="0.0395in"/>
      <style:text-properties style:font-name="Times New Roman" style:font-name-complex="Times New Roman" fo:font-weight="bold" style:font-weight-asian="bold" fo:font-size="14pt" style:font-size-asian="14pt" style:font-size-complex="14pt" fo:language="ru" fo:country="RU"/>
    </style:style>
    <style:style style:name="P51" style:parent-style-name="Standard" style:family="paragraph">
      <style:paragraph-properties fo:text-align="justify" fo:margin-bottom="0.0395in"/>
    </style:style>
    <style:style style:name="T5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53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54" style:parent-style-name="Textbody" style:family="paragraph">
      <style:paragraph-properties fo:text-align="justify" fo:margin-bottom="0.0395in"/>
    </style:style>
    <style:style style:name="T55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56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57" style:parent-style-name="Textbody" style:family="paragraph">
      <style:paragraph-properties fo:text-align="justify" fo:margin-bottom="0.0395in"/>
    </style:style>
    <style:style style:name="T58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59" style:parent-style-name="Textbody" style:family="paragraph">
      <style:paragraph-properties fo:text-align="justify" fo:margin-bottom="0.0395in"/>
    </style:style>
    <style:style style:name="T60" style:parent-style-name="Основнойшрифтабзаца" style:family="text">
      <style:text-properties style:font-name="Times New Roman" fo:color="#26231C" fo:font-size="14pt" style:font-size-asian="14pt" style:font-size-complex="14pt" fo:language="ru" fo:country="RU"/>
    </style:style>
    <style:style style:name="T61" style:parent-style-name="Основнойшрифтабзаца" style:family="text">
      <style:text-properties style:font-name="Times New Roman" fo:color="#26231C" fo:font-size="14pt" style:font-size-asian="14pt" style:font-size-complex="14pt" fo:language="ru" fo:country="RU"/>
    </style:style>
    <style:style style:name="T62" style:parent-style-name="Основнойшрифтабзаца" style:family="text">
      <style:text-properties style:font-name="Times New Roman" fo:color="#26231C" fo:font-size="14pt" style:font-size-asian="14pt" style:font-size-complex="14pt" fo:language="ru" fo:country="RU"/>
    </style:style>
    <style:style style:name="P63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64" style:parent-style-name="Textbody" style:family="paragraph">
      <style:paragraph-properties fo:text-align="justify" fo:margin-bottom="0.0395in"/>
    </style:style>
    <style:style style:name="T65" style:parent-style-name="StrongEmphasis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66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67" style:parent-style-name="Textbody" style:family="paragraph">
      <style:paragraph-properties fo:text-align="justify" fo:margin-bottom="0.0395in"/>
    </style:style>
    <style:style style:name="T68" style:parent-style-name="StrongEmphasis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69" style:parent-style-name="Textbody" style:family="paragraph">
      <style:paragraph-properties fo:text-align="justify" fo:margin-bottom="0.0395in"/>
    </style:style>
    <style:style style:name="T70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71" style:parent-style-name="Textbody" style:family="paragraph">
      <style:paragraph-properties fo:text-align="justify" fo:margin-bottom="0.0395in"/>
    </style:style>
    <style:style style:name="T7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73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74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T75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P76" style:parent-style-name="Textbody" style:family="paragraph">
      <style:paragraph-properties fo:text-align="justify" fo:margin-bottom="0.0395in"/>
    </style:style>
    <style:style style:name="T77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T78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T79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T80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P81" style:parent-style-name="Textbody" style:family="paragraph">
      <style:paragraph-properties fo:text-align="justify" fo:margin-bottom="0.0395in"/>
    </style:style>
    <style:style style:name="T8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83" style:parent-style-name="StrongEmphasis" style:family="text">
      <style:text-properties style:font-name="Times New Roman" fo:font-size="14pt" style:font-size-asian="14pt" style:font-size-complex="14pt"/>
    </style:style>
    <style:style style:name="T84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85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86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87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88" style:parent-style-name="Textbody" style:family="paragraph">
      <style:paragraph-properties fo:text-align="justify" fo:margin-bottom="0.0395in"/>
    </style:style>
    <style:style style:name="T89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90" style:parent-style-name="Textbody" style:family="paragraph">
      <style:paragraph-properties fo:text-align="justify" fo:margin-bottom="0.0395in"/>
    </style:style>
    <style:style style:name="T91" style:parent-style-name="StrongEmphasis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T92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T93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94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T95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T96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T97" style:parent-style-name="StrongEmphasis" style:family="text">
      <style:text-properties style:font-name="Times New Roman" fo:font-weight="normal" style:font-weight-asian="normal" fo:font-size="14pt" style:font-size-asian="14pt" style:font-size-complex="14pt" fo:language="ru" fo:country="RU"/>
    </style:style>
    <style:style style:name="T98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T99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T100" style:parent-style-name="StrongEmphasis" style:family="text">
      <style:text-properties style:font-name="Times New Roman" fo:font-weight="normal" style:font-weight-asian="normal" fo:font-size="14pt" style:font-size-asian="14pt" style:font-size-complex="14pt" fo:language="ru" fo:country="RU"/>
    </style:style>
    <style:style style:name="T101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P102" style:parent-style-name="Textbody" style:family="paragraph">
      <style:paragraph-properties fo:text-align="justify" fo:margin-bottom="0.0395in"/>
    </style:style>
    <style:style style:name="T103" style:parent-style-name="StrongEmphasis" style:family="text">
      <style:text-properties style:font-name="Times New Roman" fo:font-weight="normal" style:font-weight-asian="normal" fo:font-size="14pt" style:font-size-asian="14pt" style:font-size-complex="14pt" fo:language="ru" fo:country="RU"/>
    </style:style>
    <style:style style:name="T104" style:parent-style-name="StrongEmphasis" style:family="text">
      <style:text-properties style:font-name="Times New Roman" fo:font-weight="normal" style:font-weight-asian="normal" fo:font-size="14pt" style:font-size-asian="14pt" style:font-size-complex="14pt" fo:language="ru" fo:country="RU"/>
    </style:style>
    <style:style style:name="T105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106" style:parent-style-name="StrongEmphasis" style:family="text">
      <style:text-properties style:font-name="Times New Roman" fo:font-weight="normal" style:font-weight-asian="normal" fo:font-size="14pt" style:font-size-asian="14pt" style:font-size-complex="14pt" fo:language="ru" fo:country="RU"/>
    </style:style>
    <style:style style:name="T107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T108" style:parent-style-name="Основнойшрифтабзаца" style:family="text">
      <style:text-properties style:font-name="Times New Roman" style:font-weight-complex="bold" fo:font-size="14pt" style:font-size-asian="14pt" style:font-size-complex="14pt" fo:language="ru" fo:country="RU"/>
    </style:style>
    <style:style style:name="P109" style:parent-style-name="Textbody" style:family="paragraph">
      <style:paragraph-properties fo:text-align="justify" fo:margin-bottom="0.0395in"/>
    </style:style>
    <style:style style:name="T110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111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112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T113" style:parent-style-name="StrongEmphasis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T11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15" style:parent-style-name="Основнойшрифтабзаца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116" style:parent-style-name="Textbody" style:family="paragraph">
      <style:paragraph-properties fo:text-align="justify" fo:margin-bottom="0.0395in"/>
    </style:style>
    <style:style style:name="T117" style:parent-style-name="StrongEmphasis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118" style:parent-style-name="Textbody" style:family="paragraph">
      <style:paragraph-properties fo:text-align="justify" fo:margin-bottom="0.0395in"/>
      <style:text-properties fo:language="ru" fo:country="RU"/>
    </style:style>
    <style:style style:name="P119" style:parent-style-name="Textbody" style:family="paragraph">
      <style:paragraph-properties fo:text-align="justify" fo:margin-bottom="0.0395in"/>
    </style:style>
    <style:style style:name="T120" style:parent-style-name="StrongEmphasis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1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P122" style:parent-style-name="Textbody" style:family="paragraph">
      <style:paragraph-properties fo:text-align="justify" fo:margin-bottom="0.0395in"/>
      <style:text-properties fo:language="ru" fo:country="RU"/>
    </style:style>
    <style:style style:name="P123" style:parent-style-name="Textbody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124" style:parent-style-name="Textbody" style:family="paragraph">
      <style:paragraph-properties fo:text-align="justify" fo:margin-bottom="0.0395in"/>
      <style:text-properties fo:language="ru" fo:country="RU"/>
    </style:style>
    <style:style style:name="P125" style:parent-style-name="Textbody" style:family="paragraph">
      <style:paragraph-properties fo:text-align="justify" fo:margin-bottom="0.0395in"/>
    </style:style>
    <style:style style:name="T126" style:parent-style-name="Основнойшрифтабзаца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T127" style:parent-style-name="Основнойшрифтабзаца" style:family="text">
      <style:text-properties style:font-name="Times New Roman" style:font-name-complex="Times New Roman" fo:language="ru" fo:country="RU"/>
    </style:style>
    <style:style style:name="T128" style:parent-style-name="Основнойшрифтабзаца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129" style:parent-style-name="Textbody" style:family="paragraph">
      <style:paragraph-properties fo:text-align="justify" fo:margin-bottom="0.0395in"/>
      <style:text-properties fo:language="ru" fo:country="RU"/>
    </style:style>
    <style:style style:name="P130" style:parent-style-name="Textbody" style:family="paragraph">
      <style:paragraph-properties fo:text-align="justify" fo:margin-bottom="0.0395in"/>
    </style:style>
    <style:style style:name="T131" style:parent-style-name="StrongEmphasis" style:family="text"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32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P133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P134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135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fo:language="ru" fo:country="RU"/>
    </style:style>
    <style:style style:name="P136" style:parent-style-name="Textbody" style:family="paragraph">
      <style:paragraph-properties fo:text-align="justify" fo:margin-bottom="0.0395in"/>
      <style:text-properties style:font-name="Times New Roman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37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38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P139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40" style:parent-style-name="Textbody" style:family="paragraph">
      <style:paragraph-properties fo:text-align="justify" fo:margin-bottom="0.0395in"/>
    </style:style>
    <style:style style:name="T141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42" style:parent-style-name="Textbody" style:family="paragraph">
      <style:paragraph-properties fo:text-align="justify" fo:margin-bottom="0.0395in"/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P143" style:parent-style-name="Standard" style:family="paragraph">
      <style:paragraph-properties fo:text-align="justify" fo:margin-bottom="0.0395in"/>
    </style:style>
    <style:style style:name="T144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T145" style:parent-style-name="Основнойшрифтабзаца" style:family="text">
      <style:text-properties style:font-name="Times New Roman" fo:font-weight="bold" style:font-weight-asian="bold" style:font-weight-complex="bold" fo:font-size="14pt" style:font-size-asian="14pt" style:font-size-complex="14pt" fo:language="ru" fo:country="RU"/>
    </style:style>
    <style:style style:name="T146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T147" style:parent-style-name="Основнойшрифтабзаца" style:family="text">
      <style:text-properties style:font-name="Times New Roman" fo:font-size="14pt" style:font-size-asian="14pt" style:font-size-complex="14pt" fo:language="ru" fo:country="RU"/>
    </style:style>
    <style:style style:name="P148" style:parent-style-name="Textbody" style:family="paragraph">
      <style:paragraph-properties fo:text-align="justify" fo:margin-bottom="0.0395in"/>
    </style:style>
    <style:style style:name="T149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150" style:parent-style-name="Textbody" style:family="paragraph">
      <style:paragraph-properties fo:text-align="justify" fo:margin-bottom="0.0395in"/>
    </style:style>
    <style:style style:name="T151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152" style:parent-style-name="Textbody" style:family="paragraph">
      <style:paragraph-properties fo:text-align="justify" fo:margin-bottom="0.0395in"/>
    </style:style>
    <style:style style:name="T153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154" style:parent-style-name="Textbody" style:family="paragraph">
      <style:paragraph-properties fo:text-align="end"/>
    </style:style>
    <style:style style:name="T155" style:parent-style-name="StrongEmphasis" style:family="text">
      <style:text-properties style:font-name="Times New Roman" fo:font-size="14pt" style:font-size-asian="14pt" style:font-size-complex="14pt" fo:language="ru" fo:country="RU"/>
    </style:style>
    <style:style style:name="P156" style:parent-style-name="Textbody" style:family="paragraph"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57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58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59" style:parent-style-name="Standard" style:family="paragraph">
      <style:paragraph-properties fo:text-align="justify" fo:margin-bottom="0.0395in" fo:margin-left="-0.25in" fo:text-indent="0.25in">
        <style:tab-stops/>
      </style:paragraph-properties>
    </style:style>
    <style:style style:name="T160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16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2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3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4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5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6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7" style:parent-style-name="Standard" style:family="paragraph">
      <style:paragraph-properties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68" style:parent-style-name="Standard" style:family="paragraph">
      <style:paragraph-properties fo:text-align="justify" fo:margin-bottom="0.0395in" fo:margin-left="-0.25in" fo:text-indent="0.25in">
        <style:tab-stops/>
      </style:paragraph-properties>
      <style:text-properties style:font-name="Times New Roman" style:font-name-asian="Times New Roman" style:font-name-complex="Times New Roman" fo:font-size="14pt" style:font-size-asian="14pt" style:font-size-complex="14pt"/>
    </style:style>
    <style:style style:name="P169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70" style:parent-style-name="Standard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171" style:parent-style-name="Standard" style:family="paragraph">
      <style:paragraph-properties fo:text-align="justify" fo:margin-bottom="0.0395in"/>
    </style:style>
    <style:style style:name="T172" style:parent-style-name="Основнойшрифтабзаца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173" style:parent-style-name="Standard" style:family="paragraph">
      <style:paragraph-properties fo:text-align="justify" fo:margin-bottom="0.0395in"/>
    </style:style>
    <style:style style:name="T174" style:parent-style-name="Основнойшрифтабзаца" style:family="text">
      <style:text-properties style:font-name="Times New Roman" style:font-name-complex="Times New Roman" fo:font-size="14pt" style:font-size-asian="14pt" style:font-size-complex="14pt" fo:language="ru" fo:country="RU"/>
    </style:style>
    <style:style style:name="P175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76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77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78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size="14pt" style:font-size-asian="14pt" style:font-size-complex="14pt" fo:language="ru" fo:country="RU"/>
    </style:style>
    <style:style style:name="P179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0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1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2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3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4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5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6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7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8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89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0" style:parent-style-name="Standard" style:family="paragraph">
      <style:paragraph-properties fo:text-align="center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1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2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3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4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5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6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7" style:parent-style-name="Standard" style:family="paragraph">
      <style:paragraph-properties fo:text-align="justify" fo:margin-bottom="0.0395in"/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98" style:parent-style-name="Standard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199" style:parent-style-name="Standard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200" style:parent-style-name="Standard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201" style:parent-style-name="Standard" style:family="paragraph">
      <style:paragraph-properties fo:text-align="justify" fo:margin-bottom="0.0395in"/>
      <style:text-properties style:font-name="Times New Roman" style:font-name-complex="Times New Roman" fo:font-size="14pt" style:font-size-asian="14pt" style:font-size-complex="14pt" fo:language="ru" fo:country="RU"/>
    </style:style>
    <style:style style:name="P202" style:parent-style-name="Standard" style:family="paragraph">
      <style:paragraph-properties fo:text-align="center" fo:margin-bottom="0.0395in"/>
      <style:text-properties fo:language="ru" fo:country="RU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1" text:anchor-type="as-char" svg:x="0in" svg:y="0in" svg:width="8.33333in" svg:height="1.30208in" style:rel-width="scale" style:rel-height="scale"><draw:object-ole draw:class-id="00000315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2"/>
      <text:p text:style-name="P3"><text:span text:style-name="T4">Холодные снаружи, горячие внутри. Тюмень</text:span></text:p>
      <text:p text:style-name="P5">20-25 ноября 2026</text:p>
      <text:p text:style-name="P6"><text:span text:style-name="T7">Хотите увидеть настоящую Сибирь? Познакомиться с деревянным зодчеством, встретиться с настоящими<text:s/></text:span><text:span text:style-name="T8">казаками, отведать местную кухню, покататься верхом, побывать в исторически значимых местах? Тогда Вам к нам! Летим в Тюмень!</text:span></text:p>
      <text:p text:style-name="P9"><text:span text:style-name="T10">1 день 20.11</text:span></text:p>
      <text:p text:style-name="P11"><text:span text:style-name="T12">08:00 Сбор группы, Юбилейная 89, остановка маршрутного такси «Меридиан»</text:span></text:p>
      <text:p text:style-name="P13">Выезд из Пскова в Пулково (маршрутное такси,<text:s/>общественный транспорт).<text:s/></text:p>
      <text:p text:style-name="P14"><text:span text:style-name="T15">По желанию группы может быть заказан индивидуальный трансфер за дополнительную плату.</text:span></text:p>
      <text:p text:style-name="P16"><text:span text:style-name="T17">13:00<text:s/></text:span><text:span text:style-name="T18">прибытие в аэропорт, регистрация на рейс.</text:span></text:p>
      <text:p text:style-name="P19"/>
      <text:p text:style-name="P20"><text:span text:style-name="T21">Вылет в 17:00 (время в пути 3 часа).</text:span></text:p>
      <text:p text:style-name="P22"><text:span text:style-name="T23">ДАЛЕЕ ПРОГРАММА ПО МЕСТНОМУ ВРЕМЕНИ!!!</text:span></text:p>
      <text:p text:style-name="P24"><text:span text:style-name="T25">Прилет в 22:05<text:s/></text:span><text:span text:style-name="T26">(местное время +2 часа). Трансфер из аэропорта, размещение в гостинице. Отдых.<text:s/></text:span></text:p>
      <text:p text:style-name="P27"/>
      <text:p text:style-name="P28"><text:span text:style-name="T29">2 день 21.11</text:span></text:p>
      <text:p text:style-name="P30"><text:span text:style-name="T31">Завтрак в отеле</text:span></text:p>
      <text:p text:style-name="P32"><text:span text:style-name="T33">08:00<text:s/></text:span><text:span text:style-name="T34">-<text:s/></text:span><text:span text:style-name="T35">Выезд в с. Покровское</text:span><text:span text:style-name="T36">.</text:span></text:p>
      <text:p text:style-name="P37"><text:span text:style-name="T38">10:</text:span><text:span text:style-name="T39">00<text:s/></text:span><text:span text:style-name="T40">-<text:s/></text:span><text:span text:style-name="T41">Начало экскурсии «Распутин: человек-</text:span><text:span text:style-name="T42">легенда»*<text:s/></text:span><text:span text:style-name="T43">(билеты оплачиваются дополнительно).</text:span></text:p>
      <text:p text:style-name="P44"><text:span text:style-name="T45">Село Покровское находится на<text:s/></text:span><text:span text:style-name="T46">старом Тобольском тракте, по которому в свое время прошагало немало известных людей. За околицей села стоял дом – так называемый пересыльный пункт. Сюда заезжали такие знаменитые писатели как Радищев, Достоевский, многие декабристы. Позже здесь появился на</text:span><text:span text:style-name="T47"><text:s/>свет знаменитый царский фаворит Григорий Распутин, благодаря которому село и приобрело такую известность. Посетив экскурсию в дом-музей Г.Е. Распутина, вы сможете узнать правдивую биографию простого сибирского крестьянина, который благодаря своим неордина</text:span><text:span text:style-name="T48">рным способностям смог приблизиться к<text:s/></text:span><text:soft-page-break/><text:span text:style-name="T49">трону.</text:span></text:p>
      <text:p text:style-name="P50">Возвращение в город после экскурсии. Перерыв на обед (доп.плата)</text:p>
      <text:p text:style-name="P51"><text:span text:style-name="T52">Отправление на обзорную экскурсию по городу.</text:span></text:p>
      <text:p text:style-name="P53">Во время экскурсии, посвященной истории города, вы посетите старинные кварталы Сараи, Потаскуй, Тычковка, проедете по Ямской слободе, полюбуетесь панорамой с Моста Влюбленных и вдохнете аромат Татаро-Бухарской слободы. Прогулка по купеческому кварталу, богато украшенному деревянной домовой резьбой, посещение Ильинского женского монастыря и многое другое оставит неизгладимое впечатление.</text:p>
      <text:p text:style-name="P54"><text:span text:style-name="T55">Вы узнаете, почему Тюмень является столицей деревянного кружева.</text:span></text:p>
      <text:p text:style-name="P56">Экскурсия включает в себя жемчужины деревянного зодчества, которые удалось сохранить для потомков. Колоритные купеческие особняки девятнадцатого века, монастыри и церкви в классическом стиле - Тюмень огромный заповедник русской народной архитектуры.</text:p>
      <text:p text:style-name="P57"><text:span text:style-name="T58">Свободное время в городе для посещения источников, покупки сувенирной продукции.</text:span></text:p>
      <text:p text:style-name="P59"><text:span text:style-name="T60">Бассейны открыты круглый год, поэтому и летом, и весной, и в осеннюю погоду, и суро</text:span><text:span text:style-name="T61">выми зимними морозами, вы можете отлично провести выходные среди живописной природы, и вдоволь насладиться купанием в минеральном источнике. Уникальность источников в постоянно теплой воде, температура которой не опускается ниже 45 градусов по Цельсию. Вод</text:span><text:span text:style-name="T62">а очень минерализованная и содержит много полезных для организма веществ: йод, бром, хлориды натрия.</text:span></text:p>
      <text:p text:style-name="P63"/>
      <text:p text:style-name="P64"><text:span text:style-name="T65">Источник «Волна» находится в черте города. Поездка на такси обойдется примерно в 650 руб.</text:span></text:p>
      <text:p text:style-name="P66"/>
      <text:p text:style-name="P67"><text:span text:style-name="T68">3 день 22.11</text:span></text:p>
      <text:p text:style-name="P69"><text:span text:style-name="T70">06:00 Завтрак ланч/бокс</text:span></text:p>
      <text:p text:style-name="P71"><text:span text:style-name="T72">06:15</text:span><text:span text:style-name="T73"> </text:span><text:span text:style-name="T74">Сбор и отправление<text:s/></text:span><text:span text:style-name="T75">на жд вокзал (такси, проезд оплачивается самостоятельно) из г. Тюмень в г. Тобольск</text:span></text:p>
      <text:p text:style-name="P76"><text:span text:style-name="T77">07:16</text:span><text:span text:style-name="T78"><text:s/>Отправление поезда по<text:s/></text:span><text:span text:style-name="T79">Императорскому маршруту</text:span><text:span text:style-name="T80">. Во время поездки вы послушаете интересный рассказ о жизни царской семьи.</text:span></text:p>
      <text:p text:style-name="P81"><text:span text:style-name="T82">11:00</text:span><text:span text:style-name="T83"> </text:span><text:span text:style-name="T84">Прибытие в Тобольск. Отправление на авто</text:span><text:span text:style-name="T85">бусе в центр города (общественный транспорт, проезд оплачивается самостоятельно).</text:span><text:span text:style-name="T86"><text:line-break/></text:span><text:span text:style-name="T87">11:40 Прибытие к Кремлю.</text:span></text:p>
      <text:p text:style-name="P88"><text:span text:style-name="T89">12:00 Обзорная экскурсия по территории Тобольского Кремля</text:span></text:p>
      <text:p text:style-name="P90"><text:span text:style-name="T91">Далее п</text:span><text:span text:style-name="T92">осещение музея Императорской семьи<text:s/></text:span><text:span text:style-name="T93">(билеты оплачиваются дополнительно)</text:span><text:span text:style-name="T94">,<text:s/></text:span><text:span text:style-name="T95">экспонаты дл</text:span><text:span text:style-name="T96">я которого собирались на протяжении многих лет, расположенного в </text:span><text:span text:style-name="T97">Губернаторском доме</text:span><text:span text:style-name="T98">, где с августа 1917 по апрель 1918 года в ссылке жила императорская семья Романовых. В коллекции представлены плакетка (медаль) из мамонтовой кости с автографом цесаревича</text:span><text:span text:style-name="T99"><text:s/>Николая, семейный фотоальбом с любительскими фотографиями, выполненными царской семьей в Тобольске, шёлковая шаль, принадлежавшая императрице, и Евангелие с её штампом и подписью</text:span><text:span text:style-name="T100">,</text:span><text:span text:style-name="T101"> царский фарфор, салфетки с вензелями, серебряные приборы.</text:span></text:p>
      <text:p text:style-name="P102"><text:span text:style-name="T103">Свободное время д</text:span><text:span text:style-name="T104">ля обеда и<text:s/></text:span><text:span text:style-name="T105"> </text:span><text:span text:style-name="T106">прогулки по Саду Ермака</text:span><text:span text:style-name="T107">,<text:s/></text:span><text:span text:style-name="T108">приобретение сувенирной продукции. Советуем пообедать в ресторане «Поварня», а для желающих побольше узнать и увидеть - посетить Тюремный замок.</text:span></text:p>
      <text:p text:style-name="P109"><text:span text:style-name="T110">16:30 Сбор группы, отправление на жд вокзал (такси, проезд оплачивается са</text:span><text:span text:style-name="T111">мостоятельно).</text:span><text:span text:style-name="T112"><text:line-break/></text:span><text:span text:style-name="T113">18:17</text:span><text:span text:style-name="T114"> </text:span><text:span text:style-name="T115">Отъезд в Тюмень.</text:span></text:p>
      <text:p text:style-name="P116"><text:span text:style-name="T117">22:17 Прибытие в Тюмень. Возвращение в отель (такси, проезд оплачивается самостоятельно).</text:span></text:p>
      <text:p text:style-name="P118"/>
      <text:p text:style-name="P119"><text:span text:style-name="T120">4 день 23.11</text:span></text:p>
      <text:p text:style-name="P121">Завтрак. Свободный день в городе.</text:p>
      <text:p text:style-name="P122"/>
      <text:p text:style-name="P123">Рекомендуем провести его в термах Сибири! Источники находятся как в черте<text:s/>города, так и в ближайших пригородах в окружении соснового леса! Только природа, мороз и горячие ванны!</text:p>
      <text:p text:style-name="P124"/>
      <text:p text:style-name="P125"><text:span text:style-name="T126">Вечером советуем</text:span><text:span text:style-name="T127"><text:s/></text:span><text:span text:style-name="T128">отправиться в один из местных ресторанчиков и отведать сибирскую кухню!</text:span></text:p>
      <text:p text:style-name="P129"/>
      <text:p text:style-name="P130"><text:span text:style-name="T131">5 день 24.11</text:span></text:p>
      <text:p text:style-name="P132">Завтрак. Свободный день в городе.</text:p>
      <text:p text:style-name="P133">Рекомендуем<text:s/>посетить:</text:p>
      <text:list text:style-name="LFO1" text:continue-numbering="true">
        <text:list-item>
          <text:p text:style-name="P134">музей Усадьба Колокольниковых</text:p>
        </text:list-item>
        <text:list-item>
          <text:p text:style-name="P135">краеведческий музей «Городская дума»</text:p>
        </text:list-item>
        <text:list-item>
          <text:p text:style-name="P136">спа-центр Лето-лето</text:p>
        </text:list-item>
      </text:list>
      <text:p text:style-name="P137"/>
      <text:p text:style-name="P138">По желанию за доп.плату экскурсия в музейный комплекс «Ялуторовский острог».</text:p>
      <text:p text:style-name="P139"/>
      <text:p text:style-name="P140"><text:span text:style-name="T141">6 день 25.11</text:span></text:p>
      <text:p text:style-name="P142">Завтрак<text:s/></text:p>
      <text:p text:style-name="P143"><text:span text:style-name="T144">Трансфер в аэропорт<text:s/></text:span><text:span text:style-name="T145">(общественный транспорт)</text:span><text:span text:style-name="T146">. Регистрация<text:s/></text:span><text:span text:style-name="T147">на рейс.</text:span></text:p>
      <text:p text:style-name="P148"><text:span text:style-name="T149">10:40 Вылет в Спб.</text:span></text:p>
      <text:p text:style-name="P150"><text:span text:style-name="T151">12:05 прилет в Пулково.</text:span></text:p>
      <text:p text:style-name="P152"><text:span text:style-name="T153">Отправление на маршрутном такси в Псков.<text:s/></text:span></text:p>
      <text:p text:style-name="P154"><text:span text:style-name="T155">Стоимость тура: 64900 руб.</text:span></text:p>
      <text:p text:style-name="P156">В стоимость тура входит:</text:p>
      <text:list text:style-name="LFO2" text:continue-numbering="true">
        <text:list-item>
          <text:p text:style-name="P157">авиаперелет (ручная кладь 40*30*20)</text:p>
        </text:list-item>
        <text:list-item>
          <text:p text:style-name="P158">трансфер аэропорт-отель-аэропорт<text:s/>общественный транспорт</text:p>
        </text:list-item>
        <text:list-item>
          <text:p text:style-name="P159"><text:span text:style-name="T160">проживание в<text:s/></text:span><text:span text:style-name="T161">отеле</text:span></text:p>
        </text:list-item>
        <text:list-item>
          <text:p text:style-name="P162">завтраки в отеле</text:p>
        </text:list-item>
        <text:list-item>
          <text:p text:style-name="P163">обзорная автобусно-пешеходная экскурсия по Тюмени</text:p>
        </text:list-item>
        <text:list-item>
          <text:p text:style-name="P164">экскурсия в с.Покровское «Распутин: человек-легенда» </text:p>
        </text:list-item>
        <text:list-item>
          <text:p text:style-name="P165">обзорная экскурсия по Тобольскому Кремлю</text:p>
        </text:list-item>
        <text:list-item>
          <text:p text:style-name="P166">экскурсия в музее Императорской семьи</text:p>
        </text:list-item>
        <text:list-item>
          <text:p text:style-name="P167">ж/д билеты на ласточку в Тобольск</text:p>
        </text:list-item>
        <text:list-item>
          <text:p text:style-name="P168">сопровождение<text:s/>работником компании</text:p>
        </text:list-item>
      </text:list>
      <text:p text:style-name="P169">Дополнительно оплачивается:</text:p>
      <text:list text:style-name="LFO3" text:continue-numbering="true">
        <text:list-item>
          <text:p text:style-name="P170">входные билеты в музеи: Покровское, Тобольск<text:s/></text:p>
        </text:list-item>
        <text:list-item>
          <text:p text:style-name="P171"><text:span text:style-name="T172">проезд на общественном транспорте</text:span></text:p>
        </text:list-item>
        <text:list-item>
          <text:p text:style-name="P173"><text:span text:style-name="T174">обед в подворье</text:span></text:p>
        </text:list-item>
        <text:list-item>
          <text:p text:style-name="P175">посещение источника</text:p>
        </text:list-item>
        <text:list-item>
          <text:p text:style-name="P176">багаж</text:p>
        </text:list-item>
        <text:list-item>
          <text:p text:style-name="P177">экскурсия в Ялуторовск</text:p>
        </text:list-item>
      </text:list>
      <text:p text:style-name="P178"/>
      <text:p text:style-name="P179">*Экскурсии могут быть заменены на равнозначные!</text:p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>Первые упоминания о Великом Новгороде можно найти в летописях 859 года, что дает основание считать его одним из древнейших городов России. В Средние века он был центром Новгородской республики — крупного торгового и политического объединения, связанного с Ганзейским союзом. Через него проходили торговые пути между Балтикой, Скандинавией и русскими княжествами. Новгород долгое время сохранял демократическую систему управления: важные решения здесь принимались на вече — народном собрании.</text:p>
      <text:p text:style-name="P199">Город сохранил большое количество памятников домонгольского периода: 37 древних памятников Великого Новгорода и окрестностей включены в список всемирного культурного наследия ЮНЕСКО. </text:p>
      <text:p text:style-name="P200">Исторический центр города расположен по обе стороны реки Волхов, в нем частично уцелела древняя планировка улиц. Официальное имя — Великий Новгород — было закреплено за городом в 1999 году, хотя фигурирует в исторических документах, печатях и монетах еще с 14 века. </text:p>
      <text:p text:style-name="P201">Археологи называют Великий Новгород одним из самых изученных древнерусских городов. Именно здесь нашли сотни чудом сохранившихся берестяных грамот бытовой переписки 11-15 веков. Из них стали известны подробности повседневной жизни средневекового населения, уровень грамотности и особенности разговорного языка того времени.</text:p>
      <text:p text:style-name="P2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system" style:font-pitch="variable" svg:panose-1="2 2 6 9 4 2 5 8 3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Заголовок2" style:display-name="Заголовок 2" style:family="paragraph" style:parent-style-name="Heading" style:next-style-name="Textbody" style:default-outline-level="2">
      <style:text-properties style:font-name="Times New Roman" style:font-name-asian="Lucida Sans Unicode" fo:font-weight="bold" style:font-weight-asian="bold" style:font-weight-complex="bold" fo:font-size="18pt" style:font-size-asian="18pt" style:font-size-complex="18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1965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1965in"/>
      <style:text-properties fo:hyphenate="false"/>
    </style:style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Segoe UI" fo:font-size="9pt" style:font-size-asian="9pt" style:font-size-complex="9pt"/>
    </style:style>
    <style:style style:name="Выделение" style:display-name="Выделение" style:family="tex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Symbol"/>
    </style:style>
    <style:style style:name="WW_CharLFO3LVL1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bullet text:level="1" text:style-name="WW_CharLFO3LVL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54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8-27T07:59:00Z</meta:creation-date>
    <dc:date>2026-08-28T08:03:00Z</dc:date>
    <meta:print-date>2021-11-10T12:18:00Z</meta:print-date>
    <meta:template xlink:href="Normal" xlink:type="simple"/>
    <meta:editing-cycles>4</meta:editing-cycles>
    <meta:editing-duration>PT70140S</meta:editing-duration>
    <meta:document-statistic meta:page-count="5" meta:paragraph-count="14" meta:word-count="1055" meta:character-count="7060" meta:row-count="50" meta:non-whitespace-character-count="6019"/>
  </office:meta>
</office:document-meta>
</file>