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roman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color="#009933" fo:font-size="18pt" style:font-size-asian="18pt" style:font-size-complex="18pt"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43pt" style:font-size-asian="43pt" style:font-size-complex="43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style:font-weight-complex="bold" fo:font-style="italic" style:font-style-asian="italic" fo:font-size="18pt" style:font-size-asian="18pt" style:font-size-complex="18pt" fo:language="ru" fo:country="RU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7pt" style:font-size-asian="17pt" style:font-size-complex="17pt" fo:language="ru" fo:country="RU"/>
    </style:style>
    <style:style style:name="P6" style:parent-style-name="Standard" style:family="paragraph">
      <style:paragraph-properties fo:text-align="justify"/>
    </style:style>
    <style:style style:name="T7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8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9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 fo:language="ru" fo:country="RU"/>
    </style:style>
    <style:style style:name="T10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11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12" style:parent-style-name="Standard" style:family="paragraph">
      <style:paragraph-properties fo:text-align="justify"/>
    </style:style>
    <style:style style:name="T13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14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15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16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17" style:parent-style-name="Standard" style:family="paragraph">
      <style:paragraph-properties fo:text-align="justify"/>
    </style:style>
    <style:style style:name="T18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19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20" style:parent-style-name="Standard" style:family="paragraph">
      <style:paragraph-properties fo:text-align="justify"/>
    </style:style>
    <style:style style:name="T21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22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23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24" style:parent-style-name="Standard" style:family="paragraph">
      <style:paragraph-properties fo:text-align="justify"/>
      <style:text-properties style:font-name-complex="Times New Roman" fo:color="#000000" fo:font-size="14pt" style:font-size-asian="14pt" style:font-size-complex="14pt" fo:background-color="#FFFFFF"/>
    </style:style>
    <style:style style:name="P25" style:parent-style-name="Standard" style:family="paragraph">
      <style:paragraph-properties fo:text-align="justify"/>
      <style:text-properties style:font-name-complex="Times New Roman" fo:color="#000000" fo:font-size="14pt" style:font-size-asian="14pt" style:font-size-complex="14pt" fo:background-color="#FFFFFF"/>
    </style:style>
    <style:style style:name="P26" style:parent-style-name="Standard" style:family="paragraph">
      <style:paragraph-properties fo:text-align="justify"/>
      <style:text-properties style:font-name-complex="Times New Roman" fo:color="#000000" fo:font-size="14pt" style:font-size-asian="14pt" style:font-size-complex="14pt" fo:background-color="#FFFFFF"/>
    </style:style>
    <style:style style:name="P27" style:parent-style-name="Standard" style:family="paragraph">
      <style:paragraph-properties fo:text-align="justify"/>
    </style:style>
    <style:style style:name="T28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29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30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31" style:parent-style-name="Standard" style:family="paragraph">
      <style:paragraph-properties fo:text-align="justify"/>
    </style:style>
    <style:style style:name="T32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33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34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35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36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37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38" style:parent-style-name="Standard" style:family="paragraph">
      <style:paragraph-properties fo:text-align="justify"/>
    </style:style>
    <style:style style:name="T39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40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41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42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43" style:parent-style-name="Standard" style:family="paragraph">
      <style:paragraph-properties fo:text-align="justify"/>
    </style:style>
    <style:style style:name="T44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45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T46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47" style:parent-style-name="Standard" style:family="paragraph">
      <style:paragraph-properties fo:text-align="justify"/>
    </style:style>
    <style:style style:name="T48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background-color="#FFFFFF" fo:language="ru" fo:country="RU"/>
    </style:style>
    <style:style style:name="T49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 fo:language="ru" fo:country="RU"/>
    </style:style>
    <style:style style:name="P50" style:parent-style-name="Standard" style:family="paragraph">
      <style:paragraph-properties fo:text-align="justify"/>
    </style:style>
    <style:style style:name="T51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52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53" style:parent-style-name="Основнойшрифтабзаца" style:family="text">
      <style:text-properties style:font-name-complex="Times New Roman" fo:font-weight="bold" style:font-weight-asian="bold" fo:color="#000000" fo:font-size="14pt" style:font-size-asian="14pt" style:font-size-complex="14pt" fo:background-color="#FFFFFF"/>
    </style:style>
    <style:style style:name="T54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55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56" style:parent-style-name="Обычныйвеб" style:family="paragraph">
      <style:paragraph-properties fo:text-align="end" fo:background-color="#FFFFFF"/>
    </style:style>
    <style:style style:name="T57" style:parent-style-name="Строгий" style:family="text">
      <style:text-properties fo:color="#222222" fo:font-size="14pt" style:font-size-asian="14pt" style:font-size-complex="14pt"/>
    </style:style>
    <style:style style:name="T58" style:parent-style-name="Строгий" style:family="text">
      <style:text-properties fo:color="#222222" fo:font-size="14pt" style:font-size-asian="14pt" style:font-size-complex="14pt"/>
    </style:style>
    <style:style style:name="P59" style:parent-style-name="Standard" style:family="paragraph">
      <style:paragraph-properties fo:text-align="justify"/>
    </style:style>
    <style:style style:name="T6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62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4" style:parent-style-name="Standard" style:family="paragraph">
      <style:paragraph-properties fo:text-align="justify"/>
    </style:style>
    <style:style style:name="T65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66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P6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8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9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70" style:parent-style-name="Standard" style:family="paragraph">
      <style:paragraph-properties fo:text-align="justify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from-left" style:vertical-pos="from-top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.00833in" svg:y="0.00417in" svg:width="8.25903in" svg:height="1.25in" style:rel-width="scale" style:rel-height="scale"><draw:image xlink:href="media/image1.jpg" xlink:type="simple" xlink:show="embed" xlink:actuate="onLoad"/><svg:title/><svg:desc/></draw:frame></text:span></text:p>
      <text:p text:style-name="P3">Мюзикл «Мастер и Маргарита»<text:s/></text:p>
      <text:p text:style-name="P4">(Санкт-Петербург)</text:p>
      <text:p text:style-name="P5">3 октября 2026</text:p>
      <text:p text:style-name="P6"><text:span text:style-name="T7"><text:line-break/></text:span><text:span text:style-name="T8">1</text:span><text:span text:style-name="T9">0</text:span><text:span text:style-name="T10">:00</text:span><text:span text:style-name="T11"><text:s/>- сбор группы у ДКП (Площадь Ленина д. 1) — магазин Зенден, выезд из Пскова в Санкт-Петербург.</text:span></text:p>
      <text:p text:style-name="P12"><text:span text:style-name="T13"><text:line-break/></text:span><text:span text:style-name="T14">16:00</text:span><text:span text:style-name="T15"><text:s/>– прибытие в</text:span><text:span text:style-name="T16"><text:s/>Санкт-Петербург. Свободное время, возможность поужинать за доп.плату</text:span></text:p>
      <text:p text:style-name="P17"><text:span text:style-name="T18">18:00</text:span><text:span text:style-name="T19"><text:s/>— сбор группы, проход в зал.</text:span></text:p>
      <text:p text:style-name="P20"><text:span text:style-name="T21">19:00</text:span><text:span text:style-name="T22"><text:s/>— начало спектакля (Площадка: LDM.Новая-новая сцена, представление 2ч.30мин.)</text:span><text:span text:style-name="T23"><text:line-break/></text:span></text:p>
      <text:p text:style-name="P24">«Мастер и Маргарита» — это грандиозный международный проект,<text:s/>объединивший лучшие творческие ресурсы России и Европы.</text:p>
      <text:p text:style-name="P25"/>
      <text:p text:style-name="P26">Зрителей ждут магическая феерия 3D-декораций и интерактивное шоу. Мюзикл проведет зрителей по лабиринту страстей человеческих и откроет потаенные смыслы великого романа.</text:p>
      <text:list text:style-name="LFO1" text:continue-numbering="true">
        <text:list-item>
          <text:p text:style-name="P27"><text:span text:style-name="T28">6 композиторов</text:span><text:span text:style-name="T29">: Антон Танонов</text:span><text:span text:style-name="T30"><text:s/>, Ольга Томаз (композитор ее Величества Королевы Великобритании), Сергей Рубальский, Ирина Долгова, Олег Попков, Александр Маев.</text:span></text:p>
        </text:list-item>
        <text:list-item>
          <text:p text:style-name="P31"><text:span text:style-name="T32">6 либреттистов</text:span><text:span text:style-name="T33">: Ирина Афанасьева, Мария Ошмянская, Сергей Шиловский-Булгаков (внук Михаила Афанасьевича Булгакова), Андрей Пас</text:span><text:span text:style-name="T34">тушенко, Игорь Шевчук, Кристин Хэнкок.</text:span><text:span text:style-name="T35"><text:line-break/></text:span><text:span text:style-name="T36">Либретто создано по новейшей технологии «Ситуационный сценарий» – это сочетание условий и обстоятельств, вовлекающих зрителя в сценическое пространство. Зрители оказываются втянуты в интерактивное шоу, становятся учас</text:span><text:span text:style-name="T37">тниками «дьявольского» спектакля Воланда. Каждое представление становится неповторимым и не похожим на предыдущее.</text:span></text:p>
        </text:list-item>
        <text:list-item>
          <text:p text:style-name="P38"><text:span text:style-name="T39">66 артистов</text:span><text:span text:style-name="T40">, занятых в постановке, разыгрывают магическое противостояние Добра и Зла. Среди них – ярчайшие звезды российских мюзиклов. Воланд</text:span><text:span text:style-name="T41"><text:s/>— Иван Ожогин (лауреат премии «Золотая маска).<text:s/></text:span><text:soft-page-break/><text:span text:style-name="T42">Мастер — Антон Авдеев (золотой голос российских мюзиклов). Маргарита — Анастасия Вишневская. Гелла — Румия Ниязова. Пилат —  Вячеслав Штыпс (заслуженный артист России) и другие.</text:span></text:p>
        </text:list-item>
        <text:list-item>
          <text:p text:style-name="P43"><text:span text:style-name="T44">66 декораций</text:span><text:span text:style-name="T45"> сменяется на сцен</text:span><text:span text:style-name="T46">е во время спектакля.</text:span></text:p>
        </text:list-item>
        <text:list-item>
          <text:p text:style-name="P47"><text:span text:style-name="T48">666 костюмов</text:span><text:span text:style-name="T49"> создал для «Мастера и Маргариты» знаменитый венгерский художник-постановщик Кентауэр (Эркель Ласло), автор художественной концепции всемирно известных мюзиклов «Бал Вампиров», «Призрак Оперы» и «Оливер».</text:span></text:p>
        </text:list-item>
      </text:list>
      <text:p text:style-name="P50"><text:span text:style-name="T51"><text:line-break/></text:span><text:span text:style-name="T52">22</text:span><text:span text:style-name="T53">:00</text:span><text:span text:style-name="T54"><text:s/>- сбор гру</text:span><text:span text:style-name="T55">ппы, отправление в Псков.</text:span></text:p>
      <text:p text:style-name="P56"><text:span text:style-name="T57">Стоимость тура</text:span><text:span text:style-name="T58"><text:s/>от 5890 руб.</text:span></text:p>
      <text:p text:style-name="P59"><text:span text:style-name="T60">В стоимость тура в</text:span><text:span text:style-name="T61">ходит</text:span><text:span text:style-name="T62">:</text:span></text:p>
      <text:p text:style-name="P63">- автобусное обслуживание по программе тура</text:p>
      <text:p text:style-name="P64"><text:span text:style-name="T65">-<text:s/></text:span><text:span text:style-name="T66">билет на мюзикл</text:span></text:p>
      <text:p text:style-name="P67">- сопровождение работником компании</text:p>
      <text:p text:style-name="P68"/>
      <text:p text:style-name="P69"/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roman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Times New Roman" style:font-name-asian="MS PMincho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highlight" style:display-name="highlight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2</meta:initial-creator>
    <dc:creator>User</dc:creator>
    <meta:creation-date>2024-09-06T14:59:00Z</meta:creation-date>
    <dc:date>2026-08-28T12:09:00Z</dc:date>
    <meta:print-date>2017-08-18T15:22:00Z</meta:print-date>
    <meta:template xlink:href="Normal" xlink:type="simple"/>
    <meta:editing-cycles>4</meta:editing-cycles>
    <meta:editing-duration>PT240S</meta:editing-duration>
    <meta:user-defined meta:name="Info 1"/>
    <meta:user-defined meta:name="Info 2"/>
    <meta:user-defined meta:name="Info 3"/>
    <meta:user-defined meta:name="Info 4"/>
    <meta:document-statistic meta:page-count="2" meta:paragraph-count="4" meta:word-count="321" meta:character-count="2148" meta:row-count="15" meta:non-whitespace-character-count="1831"/>
  </office:meta>
</office:document-meta>
</file>